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Google Sans Text" svg:font-family="'Google Sans Text', sans-serif"/>
    <style:font-face style:name="Google Sans" svg:font-family="'Google Sans', sans-serif"/>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Verdana" fo:font-size="12pt" style:font-size-asian="12pt" style:font-size-complex="12pt"/>
    </style:style>
    <style:style style:name="P2" style:family="paragraph" style:parent-style-name="Standard">
      <style:paragraph-properties fo:margin-left="0cm" fo:margin-right="0cm" fo:margin-top="0cm" fo:margin-bottom="0cm" fo:line-height="114%" fo:orphans="2" fo:widows="2" fo:text-indent="0cm" style:auto-text-indent="false" fo:padding="0cm" fo:border="none"/>
      <style:text-properties style:font-name="Verdana" fo:font-size="12pt" style:font-size-asian="12pt" style:font-size-complex="12pt"/>
    </style:style>
    <style:style style:name="P3" style:family="paragraph" style:parent-style-name="Text_20_body">
      <style:paragraph-properties fo:margin-top="0cm" fo:margin-bottom="0cm"/>
      <style:text-properties style:font-name="Verdana" fo:font-size="12pt" style:font-size-asian="12pt" style:font-size-complex="12pt"/>
    </style:style>
    <style:style style:name="P4" style:family="paragraph" style:parent-style-name="Text_20_body" style:list-style-name="L1">
      <style:paragraph-properties fo:margin-top="0cm" fo:margin-bottom="0cm" fo:line-height="114%" fo:orphans="2" fo:widows="2" fo:padding="0cm" fo:border="none"/>
      <style:text-properties fo:color="#1f1f1f" style:font-name="Verdana" fo:font-size="12pt" style:font-size-asian="12pt" style:font-size-complex="12pt"/>
    </style:style>
    <style:style style:name="P5" style:family="paragraph" style:parent-style-name="Text_20_body" style:list-style-name="L2">
      <style:paragraph-properties fo:margin-top="0cm" fo:margin-bottom="0cm" fo:line-height="114%" fo:orphans="2" fo:widows="2" fo:padding="0cm" fo:border="none"/>
    </style:style>
    <style:style style:name="P6" style:family="paragraph" style:parent-style-name="Text_20_body">
      <style:paragraph-properties fo:margin-left="0cm" fo:margin-right="0cm" fo:margin-top="0cm" fo:margin-bottom="0cm" fo:line-height="114%" fo:orphans="2" fo:widows="2" fo:text-indent="0cm" style:auto-text-indent="false" fo:padding="0cm" fo:border="none"/>
      <style:text-properties fo:color="#1f1f1f" style:font-name="Verdana" fo:font-size="12pt" style:font-size-asian="12pt" style:font-size-complex="12pt"/>
    </style:style>
    <style:style style:name="P7" style:family="paragraph" style:parent-style-name="Text_20_body">
      <style:paragraph-properties fo:margin-left="0cm" fo:margin-right="0cm" fo:margin-top="0cm" fo:margin-bottom="0cm" fo:line-height="114%" fo:orphans="2" fo:widows="2" fo:text-indent="0cm" style:auto-text-indent="false" fo:padding="0cm" fo:border="none"/>
      <style:text-properties fo:color="#1f1f1f" style:font-name="Verdana" fo:font-size="12pt" fo:font-weight="bold" style:font-size-asian="12pt" style:font-size-complex="12pt"/>
    </style:style>
    <style:style style:name="P8" style:family="paragraph" style:parent-style-name="Text_20_body">
      <style:paragraph-properties fo:margin-left="0cm" fo:margin-right="0cm" fo:margin-top="0cm" fo:margin-bottom="0cm" fo:line-height="114%" fo:orphans="2" fo:widows="2" fo:text-indent="0cm" style:auto-text-indent="false" fo:padding="0cm" fo:border="none"/>
      <style:text-properties style:font-name="Verdana" fo:font-size="12pt" style:font-size-asian="12pt" style:font-size-complex="12pt"/>
    </style:style>
    <style:style style:name="P9" style:family="paragraph" style:parent-style-name="Heading_20_3">
      <style:paragraph-properties fo:margin-left="0cm" fo:margin-right="0cm" fo:margin-top="0cm" fo:margin-bottom="0cm" fo:line-height="114%" fo:orphans="2" fo:widows="2" fo:text-indent="0cm" style:auto-text-indent="false" fo:padding="0cm" fo:border="none"/>
      <style:text-properties fo:color="#1f1f1f" style:font-name="Verdana" fo:font-size="12pt" style:font-size-asian="12pt" style:font-size-complex="12pt"/>
    </style:style>
    <style:style style:name="T1" style:family="text">
      <style:text-properties fo:font-weight="bold"/>
    </style:style>
    <style:style style:name="T2" style:family="text">
      <style:text-properties fo:color="#1f1f1f"/>
    </style:style>
    <style:style style:name="T3" style:family="text">
      <style:text-properties fo:color="#1f1f1f" style:font-name="Google Sans Text"/>
    </style:style>
    <style:style style:name="T4" style:family="text">
      <style:text-properties fo:color="#1f1f1f" style:font-name="Verdana" fo:font-size="12pt" style:font-size-asian="12pt" style:font-size-complex="12pt"/>
    </style:style>
    <style:style style:name="T5" style:family="text">
      <style:text-properties fo:color="#1f1f1f" style:font-name="Verdana" fo:font-size="12pt" fo:font-weight="bold" style:font-size-asian="12pt" style:font-weight-asian="bold" style:font-size-complex="12pt" style:font-weight-complex="bold"/>
    </style:style>
    <style:style style:name="T6" style:family="text">
      <style:text-properties fo:color="#1f1f1f" fo:font-weight="bold"/>
    </style:style>
    <style:style style:name="T7" style:family="text">
      <style:text-properties fo:color="#1f1f1f" fo:font-weight="bold" style:font-weight-asian="bold" style:font-weight-complex="bold"/>
    </style:style>
    <style:style style:name="Sect1" style:family="section">
      <style:section-properties style:writing-mode="lr-tb" fo:margin-left="0cm" fo:margin-right="0cm" style:editable="false">
        <style:columns fo:column-count="1" fo:column-gap="0cm"/>
      </style:section-properties>
    </style:style>
    <text:list-style style:name="L1">
      <text:list-level-style-bullet text:level="1" text:style-name="Bullet_20_Symbols" style:num-suffix="." text:bullet-char="•">
        <style:list-level-properties text:space-before="-0.499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model-response-message-contentr_412aa3b743b2c3e2">
        <text:p text:style-name="P2"><text:span text:style-name="T7">ATTENZIONE:</text:span><text:span text:style-name="T2"> Si comunica che la Regione Toscana, che in un primo tempo aveva fornito la disponibilità del questionario sull'accessibilità all'interno della piattaforma digitale MoTouristoffice, con una nuova circolare, adesso precisa che l’</text:span><text:span text:style-name="T7">attivazione del suddetto questionario è stata rinviata</text:span><text:span text:style-name="T2">. Sarà nostra cura, non appena possibile, comunicare quando il modulo sarà effettivamente disponibile sul portale per la compilazione da parte delle strutture ricettive.</text:span></text:p>
        <text:p text:style-name="P2"><text:span text:style-name="T2"/></text:p>
        <text:p text:style-name="P2"><text:span text:style-name="T2">------------------</text:span></text:p>
        <text:p text:style-name="P1"/>
        <text:h text:style-name="P9" text:outline-level="3">Aggiornamenti procedurali e tecnologici sulla piattaforma MoTouristoffice</text:h>
        <text:p text:style-name="P8"><text:span text:style-name="T2">Con la presente si informa l’utenza che, a far data dal</text:span><text:span text:style-name="T7"> 3 agosto 2026</text:span><text:span text:style-name="T2">, la piattaforma MoTouristoffice sarà oggetto di significativi aggiornamenti procedurali e tecnici. Tali innovazioni concernono l’implementazione di un rilevamento sull’accessibilità e l’adeguamento dei sistemi di autenticazione ai vigenti standard di sicurezza. </text:span></text:p>
        <text:p text:style-name="P3"/>
        <text:p text:style-name="P6">Di seguito si espongono nel dettaglio le novità introdotte: </text:p>
        <text:p text:style-name="P3"/>
        <text:p text:style-name="P7">Implementazione del Questionario sull’Accessibilità</text:p>
        <text:p text:style-name="P8"><text:span text:style-name="T2">In ottemperanza alle disposizioni di cui all'art. 3 del Testo Unico regionale del turismo (L.R. n. 61/2024), verrà resa disponibile all'interno della piattaforma un’apposita sezione dedicata alla rilevazione delle caratteristiche di accessibilità e fruibilità delle strutture ricettive a beneficio delle persone con disabilità. I titolari delle strutture saranno tenuti a compilare il questionario inserendo le informazioni analiticamente elencate nell’Allegato A del Regolamento d’attuazione del Testo Unico 47/R/2025. Al termine della procedura, il sistema consentirà il download di un documento in formato PDF contenente il riepilogo delle dichiarazioni rese. </text:span></text:p>
        <text:p text:style-name="P8"><text:span text:style-name="T2">Si precisa quanto segue in merito al perimetro di applicazione: </text:span></text:p>
        <text:list xml:id="list2944049632038963417" text:style-name="L2">
          <text:list-item>
            <text:p text:style-name="P5"><text:span text:style-name="T4">In questa fase iniziale, l’adempimento </text:span><text:span text:style-name="T5">non riguarderà gli stabilimenti balneari. </text:span></text:p>
          </text:list-item>
          <text:list-item>
            <text:p text:style-name="P5"><text:span text:style-name="T4">La compilazione </text:span><text:span text:style-name="T5">non è dovuta</text:span><text:span text:style-name="T4">, e pertanto la relativa funzionalità non sarà attivata, per le locazioni turistiche, siano esse gestite in forma imprenditoriale o non imprenditoriali. </text:span></text:p>
          </text:list-item>
        </text:list>
        <text:list xml:id="list290563676174975341" text:style-name="L1">
          <text:list-header>
            <text:p text:style-name="P4"/>
          </text:list-header>
        </text:list>
        <text:p text:style-name="P8"><text:span text:style-name="T6">Transizione all'Autenticazione tramite Identità Digitale (SPID, CIE, CNS)</text:span></text:p>
        <text:p text:style-name="P6">Al fine di elevare gli standard di sicurezza informatica e in adempimento alla direttiva europea NIS2 (Network and Information Security), l’accesso alla piattaforma sarà integrato esclusivamente con i sistemi di autenticazione basati su SPID (Sistema Pubblico di Identità Digitale), CIE (Carta d’Identità Elettronica) o CNS (Carta Nazionale dei Servizi). È previsto un periodo transitorio durante il quale l’utilizzo delle attuali credenziali (utente e <text:soft-page-break/>password) sarà consentito soltanto fino al mese di ottobre 2026. Decorso tale termine, l’accesso alle procedure telematiche sarà possibile unicamente mediante identità digitale. Si informa, inoltre, che le piattaforme dispongono di apposite funzionalità per la gestione delle deleghe. Tali strumenti consentono ai soggetti titolari di autorizzare operatori terzi ad agire in loro nome e per loro conto, secondo profili autorizzativi predefiniti. La gestione delle deleghe, operabile direttamente all’interno del sistema, è preordinata a garantire la continuità operativa, assicurando contestualmente il pieno rispetto dei principi di sicurezza, tracciabilità e responsabilità delle operazioni effettuate. </text:p>
        <text:p text:style-name="P8"><text:span text:style-name="T2">Si invita a prendere tempestiva visione delle nuove procedure e ad adeguarsi ai requisiti tecnici sopra esposti nei termini indicati. </text:span></text:p>
      </text:section>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Google Sans Text" svg:font-family="'Google Sans Text', sans-serif"/>
    <style:font-face style:name="Google Sans" svg:font-family="'Google Sans', sans-serif"/>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it" fo:country="IT"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SimSun" style:font-size-asian="14pt" style:font-weight-asian="bold" style:font-name-complex="Lucida Sans" style:font-size-complex="14pt" style:font-weight-complex="bold"/>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Chiara Del Corso</meta:initial-creator>
    <meta:creation-date>2026-08-10T10:44:30.01</meta:creation-date>
    <dc:date>2026-08-10T10:48:11.56</dc:date>
    <dc:creator>Chiara Del Corso</dc:creator>
    <meta:editing-duration>PT3M42S</meta:editing-duration>
    <meta:editing-cycles>1</meta:editing-cycles>
    <meta:generator>OpenOffice/4.1.15$Win32 OpenOffice.org_project/4115m2$Build-9813</meta:generator>
    <meta:document-statistic meta:table-count="0" meta:image-count="0" meta:object-count="0" meta:page-count="2" meta:paragraph-count="13" meta:word-count="445" meta:character-count="3352"/>
  </office:meta>
</office:document-meta>
</file>